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aulus Potterstraat 3 Amsterdam , 12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raatmakersbedrijf H.C. Koot B.V.</text:p>
            <text:p text:style-name="common-al">Zaaknummer: OD2026-0022272</text:p>
            <text:p text:style-name="common-al">DSO nummer: 2026040100157</text:p>
            <text:p text:style-name="common-al">Ontvangstdatum melding: 01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80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8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80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272</meta:user-defined>
    <meta:user-defined meta:name="DCTERMS.abstract">Museumpl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aulus Potterstraat 3 Amsterdam , 12 meter richting noord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180</meta:user-defined>
    <meta:user-defined meta:name="OVERHEIDop.GmbID/DC.identifier">gmb-2026-212180</meta:user-defined>
    <meta:user-defined meta:name="OVERHEIDop.versieInformatie"/>
  </office:meta>
</office:document-meta>
</file>