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Havenstraat 22 Amsterdam , 32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Stichting Watermaatschappij Amsterdam</text:p>
            <text:p text:style-name="common-al">Zaaknummer: OD2026-0022490</text:p>
            <text:p text:style-name="common-al">DSO nummer: 2026040101741</text:p>
            <text:p text:style-name="common-al">Ontvangstdatum melding: 01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69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69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69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2490</meta:user-defined>
    <meta:user-defined meta:name="DCTERMS.abstract">01.2488-378 Havenstraatterre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Havenstraat 22 Amsterdam , 32 meter richting noordwesten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169</meta:user-defined>
    <meta:user-defined meta:name="OVERHEIDop.GmbID/DC.identifier">gmb-2026-212169</meta:user-defined>
    <meta:user-defined meta:name="OVERHEIDop.versieInformatie"/>
  </office:meta>
</office:document-meta>
</file>