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RVV, Locatie: Museumplein ter hoogte van nummer: 1 in Amsterdam</text:p>
            <text:p text:style-name="common-al">Looptijd :04-05-2026 t/m 04-05-2026</text:p>
            <text:p text:style-name="common-al">Verzonden naar aanvrager op: 30-04-2026</text:p>
            <text:p text:style-name="common-al">Kenmerk gemeente: Z/26/3122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2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58</meta:user-defined>
    <meta:user-defined meta:name="DCTERMS.abstract">RVV, Object,Museumplein 1 1071DJ, 20260508, Museumplein ter hoogte van nummer: 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apv vergunning Verleend - Museumplein ter hoogte van nummer: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1</meta:user-defined>
    <meta:user-defined meta:name="OVERHEIDop.GmbID/DC.identifier">gmb-2026-212071</meta:user-defined>
    <meta:user-defined meta:name="OVERHEIDop.versieInformatie"/>
  </office:meta>
</office:document-meta>
</file>