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office:automatic-styles>
  <office:body>
    <office:text>
      <text:p text:style-name="new_page_staatscourant"/>
      <text:p text:style-name="single-kop-titel">Besluit van het centraal stembureau tot schrapping van de registratie van een politieke groeper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Gelet op artikel G3, lid 7 van de kieswet:</text:p>
            <text:p text:style-name="al"/>
            <text:p text:style-name="al">
            <text:span text:style-name="nadrukvet">Het centraal stembureau voor de verkiezing van de leden van de gemeenteraad van de gemeente Waalwijk; besluit:</text:span>
          </text:p>
            <text:p text:style-name="al">De registratie van de politieke groepering Lijst IJpelaar te schrappen uit het Register van aanduidingen. De partij heeft geen geldige kandidatenlijst ingeleverd voor de laatste verkiezing van de gemeenteraad in maart 2026. De lijst wordt geschrapt m.i.v. 7 februari 2026.</text:p>
            <text:p text:style-name="al"/>
            <text:p text:style-name="al">
            <text:span text:style-name="nadrukvet">Het register van aanduidingen</text:span>
          </text:p>
            <text:p text:style-name="al">In het register van aanduidingen zijn opgenomen</text:p>
            <text:p text:style-name="al">LokaalBelang </text:p>
            <text:list text:style-name="id1-3-2-2-1-11">
              <text:list-item text:style-override="id1-3-2-2-1-11-1">
                <text:number>•</text:number>
                <text:p text:style-name="al">Gemachtigde: H.M. van ‘t Westeinde:</text:p>
              </text:list-item>
              <text:list-item text:style-override="id1-3-2-2-1-11-2">
                <text:number>•</text:number>
                <text:p text:style-name="al"> Plaatsvervangend gemachtigden: J.C.M. van den Hoven en C.J.R.M. Pullens</text:p>
              </text:list-item>
            </text:list>
            <text:p text:style-name="al">Samen Waalwijk </text:p>
            <text:list text:style-name="id1-3-2-2-1-13">
              <text:list-item text:style-override="id1-3-2-2-1-13-1">
                <text:number>•</text:number>
                <text:p text:style-name="al">Gemachtigde: E.C.P.M. IJpelaar</text:p>
              </text:list-item>
              <text:list-item text:style-override="id1-3-2-2-1-13-2">
                <text:number>•</text:number>
                <text:p text:style-name="al">Plaatsvervangend gemachtigde: P.W.E. Monsieurs</text:p>
              </text:list-item>
            </text:list>
            <text:p text:style-name="al">GroenLinksaf </text:p>
            <text:list text:style-name="id1-3-2-2-1-15">
              <text:list-item text:style-override="id1-3-2-2-1-15-1">
                <text:number>•</text:number>
                <text:p text:style-name="al">Gemachtigde: A.J.A.M. van den Udenhout</text:p>
              </text:list-item>
              <text:list-item text:style-override="id1-3-2-2-1-15-2">
                <text:number>•</text:number>
                <text:p text:style-name="al">Plaatsvervangend gemachtigde U. Santi</text:p>
              </text:list-item>
            </text:list>
            <text:p text:style-name="al"/>
            <text:p text:style-name="al">Waalwijk, 30 april 2026</text:p>
            <text:p text:style-name="al">Voorzitter Centraal Stembureau</text:p>
            <text:p text:style-name="al"/>
            <text:p text:style-name="al">S. Ausem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211664</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1664</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1664</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Waalwijk</meta:user-defined>
    <meta:user-defined meta:name="OVERHEID.Informatietype/DC.type">officiële publicatie</meta:user-defined>
    <meta:user-defined meta:name="OVERHEIDop.Rubriek/DC.type">overige overheidsinformatie</meta:user-defined>
    <meta:user-defined meta:name="OVERHEID.Gemeente/OVERHEID.authority">Waalwijk</meta:user-defined>
    <meta:user-defined meta:name="OVERHEID.Gemeente/DCTERMS.publisher">Waalwijk</meta:user-defined>
    <meta:user-defined meta:name="OVERHEID.TaxonomieBeleidsagendaDecentraal/OVERHEID.category">Bestuur | Organisatie en beleid</meta:user-defined>
    <meta:user-defined meta:name="DCTERMS.abstract">Register politieke partijen 2026</meta:user-defined>
    <dc:language>nl</dc:language>
    <meta:user-defined meta:name="OVERHEIDop.locatietype/OVERHEIDop.gebiedsmarkering">Gemeente</meta:user-defined>
    <meta:user-defined meta:name="DC.title">Besluit van het centraal stembureau tot schrapping van de registratie van een politieke groepering</meta:user-defined>
    <meta:user-defined meta:name="DCTERMS.W3CDTF/DCTERMS.available">2026-05-06</meta:user-defined>
    <meta:user-defined meta:name="DCTERMS.W3CDTF/OVERHEIDop.jaargang">2026</meta:user-defined>
    <meta:user-defined meta:name="OVERHEIDop.publicationIssue">211664</meta:user-defined>
    <meta:user-defined meta:name="OVERHEIDop.GmbID/DC.identifier">gmb-2026-211664</meta:user-defined>
    <meta:user-defined meta:name="OVERHEIDop.versieInformatie"/>
  </office:meta>
</office:document-meta>
</file>