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Livemuziek en DJ op 1 mei 2026 in Easterm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4 april 2026 is de volgende melding binnengekomen:</text:p>
            <text:p text:style-name="last-al">Eastermar, Eetcafé 't Breed, E.M. Beimastrjitte 40, livemuziek en DJ i.v.m. 20 jarig jubileum café 't Breed op 1 mei 2026 van 21.00 uur tot 02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1060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60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60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141</meta:user-defined>
    <meta:user-defined meta:name="DCTERMS.abstract">Livemuziek en DJ op 1 mei 2026 in Eastermar</meta:user-defined>
    <dc:language>nl</dc:language>
    <meta:user-defined meta:name="OVERHEIDop.locatietype/OVERHEIDop.gebiedsmarkering">Punt</meta:user-defined>
    <meta:user-defined meta:name="DC.title">Gemeente Tytsjerksteradiel - melding Livemuziek en DJ op 1 mei 2026 in Eastermar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600</meta:user-defined>
    <meta:user-defined meta:name="OVERHEIDop.GmbID/DC.identifier">gmb-2026-210600</meta:user-defined>
    <meta:user-defined meta:name="OVERHEIDop.versieInformatie"/>
  </office:meta>
</office:document-meta>
</file>