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Opening showroom op 9 mei 2026 in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6 april 2026 is de volgende melding binnengekomen:</text:p>
            <text:p text:style-name="last-al">Burgum, Hannelswei 13, opening MvK Design opening showroom met mechanische muziek op 9 mei 2026 van 13.00 uur tot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1059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9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59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143</meta:user-defined>
    <meta:user-defined meta:name="DCTERMS.abstract">Opening showroom op 9 mei 2026 in Burgum</meta:user-defined>
    <dc:language>nl</dc:language>
    <meta:user-defined meta:name="OVERHEIDop.locatietype/OVERHEIDop.gebiedsmarkering">Punt</meta:user-defined>
    <meta:user-defined meta:name="DC.title">Gemeente Tytsjerksteradiel - melding Opening showroom op 9 mei 2026 in Burgu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591</meta:user-defined>
    <meta:user-defined meta:name="OVERHEIDop.GmbID/DC.identifier">gmb-2026-210591</meta:user-defined>
    <meta:user-defined meta:name="OVERHEIDop.versieInformatie"/>
  </office:meta>
</office:document-meta>
</file>