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eachvolleybaltoernooi op 27 juni 2026 in Sum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3 april 2026 is de volgende melding binnengekomen:</text:p>
            <text:p text:style-name="last-al">Sumar, parkeerterrein dorpshuis de Kamp, Knilles Wytseswei 15, beachvolleybaltoernooi op 27 juni 2026 van 13.00 uur tot 18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1058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8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8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144</meta:user-defined>
    <meta:user-defined meta:name="DCTERMS.abstract">Beachvolleybaltoernooi op 27 juni 2026 in Sumar</meta:user-defined>
    <dc:language>nl</dc:language>
    <meta:user-defined meta:name="OVERHEIDop.locatietype/OVERHEIDop.gebiedsmarkering">Punt</meta:user-defined>
    <meta:user-defined meta:name="DC.title">Gemeente Tytsjerksteradiel - melding Beachvolleybaltoernooi op 27 juni 2026 in Sumar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585</meta:user-defined>
    <meta:user-defined meta:name="OVERHEIDop.GmbID/DC.identifier">gmb-2026-210585</meta:user-defined>
    <meta:user-defined meta:name="OVERHEIDop.versieInformatie"/>
  </office:meta>
</office:document-meta>
</file>