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Open dag Molkfabryk op 6 juni 2026 in 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25 april 2026 is de volgende melding binnengekomen:</text:p>
            <text:p text:style-name="last-al">Burgum, De Molkfabryk, Burgumerdaam 28, open dag van de Molkfabryk op 6 juni 2026 van 10.00 uur tot 17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21058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58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58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147</meta:user-defined>
    <meta:user-defined meta:name="DCTERMS.abstract">Open dag Molkfabryk op 6 juni 2026 in Burgum</meta:user-defined>
    <dc:language>nl</dc:language>
    <meta:user-defined meta:name="OVERHEIDop.locatietype/OVERHEIDop.gebiedsmarkering">Punt</meta:user-defined>
    <meta:user-defined meta:name="DC.title">Gemeente Tytsjerksteradiel - melding Open dag Molkfabryk op 6 juni 2026 in Burgu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0581</meta:user-defined>
    <meta:user-defined meta:name="OVERHEIDop.GmbID/DC.identifier">gmb-2026-210581</meta:user-defined>
    <meta:user-defined meta:name="OVERHEIDop.versieInformatie"/>
  </office:meta>
</office:document-meta>
</file>