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ytling 10, 8493 KJ Terherne: melding realiseren van een gesloten bodemenergiesysteem. (Z.89239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realiseren van een gesloten bodemenergiesysteem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21040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40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40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92393</meta:user-defined>
    <dc:language>nl</dc:language>
    <meta:user-defined meta:name="OVERHEIDop.locatietype/OVERHEIDop.gebiedsmarkering">Punt</meta:user-defined>
    <meta:user-defined meta:name="DC.title">Bytling 10, 8493 KJ Terherne: melding realiseren van een gesloten bodemenergiesysteem. (Z.892393)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407</meta:user-defined>
    <meta:user-defined meta:name="OVERHEIDop.GmbID/DC.identifier">gmb-2026-210407</meta:user-defined>
    <meta:user-defined meta:name="OVERHEIDop.versieInformatie"/>
  </office:meta>
</office:document-meta>
</file>