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Voorjaarsmarkt bij de Kansenfabriek</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vergunning te verlenen</text:p>
            <text:p text:style-name="common-al">voor het organiseren van het evenement Voorjaarsmarkt bij de Kansenfabriek. </text:p>
            <text:p text:style-name="common-al">Het evenement zal plaatsvinden op zaterdag 6 juni 2026 van 11.00 uur tot 16.00 uur op</text:p>
            <text:p text:style-name="common-al">een gedeelte van het parkeer/ voorterrein, op de locatie Balade 1 in Waalwijk.</text:p>
            <text:p text:style-name="common-al">
            
          </text:p>
            <text:p text:style-name="common-al">Het college van Waalwijk verleent ontheffing van het verbod om</text:p>
            <text:p text:style-name="common-al">geluidhinder te veroorzaken tijdens dit evenement. </text:p>
            <text:p text:style-name="common-al">
            
          </text:p>
            <text:p text:style-name="common-al">De aanvraag is geregistreerd onder zaaknummer WWK-2026-017779.</text:p>
            <text:p text:style-name="common-al">
            
          </text:p>
            <text:p text:style-name="common-al">﻿Het besluit is op 30 april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210391</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391</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391</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7779</meta:user-defined>
    <dc:language>nl</dc:language>
    <meta:user-defined meta:name="OVERHEIDop.locatietype/OVERHEIDop.gebiedsmarkering">Punt</meta:user-defined>
    <meta:user-defined meta:name="DC.title">Besluit evenement, Voorjaarsmarkt bij de Kansenfabriek</meta:user-defined>
    <meta:user-defined meta:name="DCTERMS.W3CDTF/DCTERMS.available">2026-05-07</meta:user-defined>
    <meta:user-defined meta:name="DCTERMS.W3CDTF/OVERHEIDop.jaargang">2026</meta:user-defined>
    <meta:user-defined meta:name="OVERHEIDop.publicationIssue">210391</meta:user-defined>
    <meta:user-defined meta:name="OVERHEIDop.GmbID/DC.identifier">gmb-2026-210391</meta:user-defined>
    <meta:user-defined meta:name="OVERHEIDop.versieInformatie"/>
  </office:meta>
</office:document-meta>
</file>