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1 mei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19.00 uur behandeling bezwaarschriften over de verleende omgevingsvergunning voor het bouwen van een appartementengebouw (6 woningen), commerciële ruimte en bergingen (vervanging) op de locatie K. R. Poststraat 6 en 6 1 t/m 6 6 (doorlopend) te Heerenveen</text:p>
            <text:p text:style-name="al"/>
            <text:p text:style-name="al">20.00 uur behandeling bezwaarschrift over het buiten behandeling stellen van een WOO-verzoek</text:p>
            <text:p text:style-name="al"/>
            <text:p text:style-name="al">20.30 uur behandeling bezwaarschrift over de afwijzing van het verzoek om een uitwegvergunning voor Meyerweg 113 De Knipe</text:p>
            <text:p text:style-name="al"/>
            <text:p text:style-name="al">20.45 uur behandeling bezwaarschrift over de afwijzing van het verzoek om een uitwegvergunning voor Zetveld 143 Heerenveen</text:p>
            <text:p text:style-name="al"/>
            <text:p text:style-name="al"/>
            <text:p text:style-name="al">De hoorzittingen zijn in het gemeentehuis te Heerenveen. U kunt als toehoorder bij een hoorzitting aanwezig zijn door u te melden via bezwaar@heerenveen.nl. De datum en de tijden zijn onder voorbehoud.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012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12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12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11 mei 2026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1 mei 2026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123</meta:user-defined>
    <meta:user-defined meta:name="OVERHEIDop.GmbID/DC.identifier">gmb-2026-210123</meta:user-defined>
    <meta:user-defined meta:name="OVERHEIDop.versieInformatie"/>
  </office:meta>
</office:document-meta>
</file>