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het verwijderen van asbest, Schoolstraat 17, 7035 AR Ki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april 2026 is een melding ontvangen waarvoor geen vergunningsplicht geldt voor de locatie Schoolstraat 17, 7035 AR Kilder. De melding is geregistreerd onder zaaknummer Z2026-00000675. De melding betreft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Met dit bericht laat de gemeente Montferland u weten dat er een Melding Omgevingswe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gemeente@montferland.info of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21002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02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002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Montf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0675</meta:user-defined>
    <meta:user-defined meta:name="DCTERMS.abstract">Betreft: melding op locatie Schoolstraat 17, 7035 AR Kilder</meta:user-defined>
    <dc:language>nl</dc:language>
    <meta:user-defined meta:name="OVERHEIDop.locatietype/OVERHEIDop.gebiedsmarkering">Vlak</meta:user-defined>
    <meta:user-defined meta:name="DC.title">Melding het verwijderen van asbest, Schoolstraat 17, 7035 AR Kilder</meta:user-defined>
    <meta:user-defined meta:name="DCTERMS.W3CDTF/DCTERMS.available">2026-05-04</meta:user-defined>
    <meta:user-defined meta:name="DCTERMS.W3CDTF/OVERHEIDop.jaargang">2026</meta:user-defined>
    <meta:user-defined meta:name="OVERHEIDop.publicationIssue">210021</meta:user-defined>
    <meta:user-defined meta:name="OVERHEIDop.GmbID/DC.identifier">gmb-2026-210021</meta:user-defined>
    <meta:user-defined meta:name="OVERHEIDop.versieInformatie"/>
  </office:meta>
</office:document-meta>
</file>