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0223 Bru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rstellen van de Oost Indische Huisbrug (BRU223)</text:p>
            <text:p text:style-name="common-al">Besluit: verleend</text:p>
            <text:p text:style-name="common-al">Besluit verzonden op: 23-04-2026</text:p>
            <text:p text:style-name="common-al">Zaakadres: 0223 Brug Amsterdam</text:p>
            <text:p text:style-name="common-al">Zaaknummer: Z2025-041352</text:p>
            <text:p text:style-name="common-al">DSO-nummer: 2025093000632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5-041352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3-04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0005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000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000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4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41352</meta:user-defined>
    <meta:user-defined meta:name="DCTERMS.abstract">herstellen van de Oost Indische Huisbrug (BRU223)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0223 Brug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10005</meta:user-defined>
    <meta:user-defined meta:name="OVERHEIDop.GmbID/DC.identifier">gmb-2026-210005</meta:user-defined>
    <meta:user-defined meta:name="OVERHEIDop.versieInformatie"/>
  </office:meta>
</office:document-meta>
</file>