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Dirk Schäferstraat 63 1076B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pnieuw oprichten van het hoofdgebouw door middel van het veranderen en vergroten van het gebouw</text:p>
            <text:p text:style-name="common-al">Besluit: verleend</text:p>
            <text:p text:style-name="common-al">Besluit verzonden op: 23-04-2026</text:p>
            <text:p text:style-name="common-al">Zaakadres: Dirk Schäferstraat 63 1076BB Amsterdam</text:p>
            <text:p text:style-name="common-al">Zaaknummer: Z2024-043091</text:p>
            <text:p text:style-name="common-al">DSO-nummer: 2024122300820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4-043091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3-04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863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86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863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4-043091</meta:user-defined>
    <meta:user-defined meta:name="DCTERMS.abstract">het opnieuw oprichten van het hoofdgebouw door middel van het ....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Dirk Schäferstraat 63 1076BB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863</meta:user-defined>
    <meta:user-defined meta:name="OVERHEIDop.GmbID/DC.identifier">gmb-2026-209863</meta:user-defined>
    <meta:user-defined meta:name="OVERHEIDop.versieInformatie"/>
  </office:meta>
</office:document-meta>
</file>