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Sportpark Spieringhorn 11 Amsterdam , 71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Antea Realisatie B.V.</text:p>
            <text:p text:style-name="common-al">Zaaknummer: OD2026-0027658</text:p>
            <text:p text:style-name="common-al">DSO nummer: 2026042301701</text:p>
            <text:p text:style-name="common-al">Ontvangstdatum melding: 23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67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67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67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658</meta:user-defined>
    <meta:user-defined meta:name="DCTERMS.abstract">Spieringhorn 13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Sportpark Spieringhorn 11 Amsterdam , 71 meter richting noordwesten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677</meta:user-defined>
    <meta:user-defined meta:name="OVERHEIDop.GmbID/DC.identifier">gmb-2026-209677</meta:user-defined>
    <meta:user-defined meta:name="OVERHEIDop.versieInformatie"/>
  </office:meta>
</office:document-meta>
</file>