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Foppingadreef 26 Amsterdam , 45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Beens Speciale Projecten B.V.</text:p>
            <text:p text:style-name="common-al">Zaaknummer: OD2026-0027616</text:p>
            <text:p text:style-name="common-al">DSO nummer: 2026042301465</text:p>
            <text:p text:style-name="common-al">Ontvangstdatum melding: 23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667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66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66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7616</meta:user-defined>
    <meta:user-defined meta:name="DCTERMS.abstract">S24072 Hoorneboegbrug Klein (Nabij Foppingadreef 26, Amsterda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Foppingadreef 26 Amsterdam , 45 meter richting zuidoosten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667</meta:user-defined>
    <meta:user-defined meta:name="OVERHEIDop.GmbID/DC.identifier">gmb-2026-209667</meta:user-defined>
    <meta:user-defined meta:name="OVERHEIDop.versieInformatie"/>
  </office:meta>
</office:document-meta>
</file>