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grond en baggerspecie - Nabij Lanseloetstraat 44 Amsterdam , 21 meter richting zuidwe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toepassen grond en baggerspecie</text:p>
            <text:p text:style-name="common-al">Aanvrager: Jos Scholman Groen B.V.</text:p>
            <text:p text:style-name="common-al">Zaaknummer: OD2026-0027581</text:p>
            <text:p text:style-name="common-al">DSO nummer: 2026042301198</text:p>
            <text:p text:style-name="common-al">Ontvangstdatum melding: 23-04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655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655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655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27581</meta:user-defined>
    <meta:user-defined meta:name="DCTERMS.abstract">G2254174 Tijl Uilenspiegel 1 (Nabij Lanseloetstraat 44, Amsterdam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toepassen grond en baggerspecie - Nabij Lanseloetstraat 44 Amsterdam , 21 meter richting zuidwesten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655</meta:user-defined>
    <meta:user-defined meta:name="OVERHEIDop.GmbID/DC.identifier">gmb-2026-209655</meta:user-defined>
    <meta:user-defined meta:name="OVERHEIDop.versieInformatie"/>
  </office:meta>
</office:document-meta>
</file>