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Nieuwe Looiersstraat 82 Amsterdam , 7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7513</text:p>
            <text:p text:style-name="common-al">DSO nummer: 2026042300667</text:p>
            <text:p text:style-name="common-al">Ontvangstdatum melding: 23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64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64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64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513</meta:user-defined>
    <meta:user-defined meta:name="DCTERMS.abstract">261012083 Nieuwe Looiersstraat 9 - 118 Amsterdam (O.W.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Nieuwe Looiersstraat 82 Amsterdam , 7 meter richting zuiden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641</meta:user-defined>
    <meta:user-defined meta:name="OVERHEIDop.GmbID/DC.identifier">gmb-2026-209641</meta:user-defined>
    <meta:user-defined meta:name="OVERHEIDop.versieInformatie"/>
  </office:meta>
</office:document-meta>
</file>