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Cruquiusweg 111 Amsterdam , 16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Ravesteijn Infra &amp; Telecom B.V.</text:p>
            <text:p text:style-name="common-al">Zaaknummer: OD2026-0027494</text:p>
            <text:p text:style-name="common-al">DSO nummer: 2026042300487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63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3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63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494</meta:user-defined>
    <meta:user-defined meta:name="DCTERMS.abstract">9826p0415 - Cruquiusweg 111, Amsterdam [F113416V]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Cruquiusweg 111 Amsterdam , 16 meter richting zuid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637</meta:user-defined>
    <meta:user-defined meta:name="OVERHEIDop.GmbID/DC.identifier">gmb-2026-209637</meta:user-defined>
    <meta:user-defined meta:name="OVERHEIDop.versieInformatie"/>
  </office:meta>
</office:document-meta>
</file>