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Tweede Helmersstraat 206 Amsterdam , 8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7387</text:p>
            <text:p text:style-name="common-al">DSO nummer: 2026042201707</text:p>
            <text:p text:style-name="common-al">Ontvangstdatum melding: 22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63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63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63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387</meta:user-defined>
    <meta:user-defined meta:name="DCTERMS.abstract">251051065 Tweede Constantijn Huygensstraat 1 Amsterdam (O.W.) 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Tweede Helmersstraat 206 Amsterdam , 8 meter richting oosten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630</meta:user-defined>
    <meta:user-defined meta:name="OVERHEIDop.GmbID/DC.identifier">gmb-2026-209630</meta:user-defined>
    <meta:user-defined meta:name="OVERHEIDop.versieInformatie"/>
  </office:meta>
</office:document-meta>
</file>