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rostenburg 3 Amsterdam , 4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onker Groep B.V.</text:p>
            <text:p text:style-name="common-al">Zaaknummer: OD2026-0026943</text:p>
            <text:p text:style-name="common-al">DSO nummer: 2026042101578</text:p>
            <text:p text:style-name="common-al">Ontvangstdatum melding: 21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8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943</meta:user-defined>
    <meta:user-defined meta:name="DCTERMS.abstract">2026-P5-179	GP verbetering Dollingadree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Drostenburg 3 Amsterdam , 43 meter richting noordoo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81</meta:user-defined>
    <meta:user-defined meta:name="OVERHEIDop.GmbID/DC.identifier">gmb-2026-209581</meta:user-defined>
    <meta:user-defined meta:name="OVERHEIDop.versieInformatie"/>
  </office:meta>
</office:document-meta>
</file>