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Tussen de Bogen 73 Amsterdam , 10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os Scholman Groen B.V.</text:p>
            <text:p text:style-name="common-al">Zaaknummer: OD2026-0026891</text:p>
            <text:p text:style-name="common-al">DSO nummer: 2026042101071</text:p>
            <text:p text:style-name="common-al">Ontvangstdatum melding: 21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7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7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7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6891</meta:user-defined>
    <meta:user-defined meta:name="DCTERMS.abstract">G2254202 - Haarlemmer Houttui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Tussen de Bogen 73 Amsterdam , 10 meter richting noordoost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78</meta:user-defined>
    <meta:user-defined meta:name="OVERHEIDop.GmbID/DC.identifier">gmb-2026-209578</meta:user-defined>
    <meta:user-defined meta:name="OVERHEIDop.versieInformatie"/>
  </office:meta>
</office:document-meta>
</file>