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Prins Hendrikkade 189 Amsterdam , 2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6607</text:p>
            <text:p text:style-name="common-al">DSO nummer: 2026042000833</text:p>
            <text:p text:style-name="common-al">Ontvangstdatum melding: 2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7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607</meta:user-defined>
    <meta:user-defined meta:name="DCTERMS.abstract">261014017 Oudeschans 21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Prins Hendrikkade 189 Amsterdam , 2 meter richting oo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76</meta:user-defined>
    <meta:user-defined meta:name="OVERHEIDop.GmbID/DC.identifier">gmb-2026-209576</meta:user-defined>
    <meta:user-defined meta:name="OVERHEIDop.versieInformatie"/>
  </office:meta>
</office:document-meta>
</file>