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Henri Polaklaan 17 Amsterdam , 4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Spektra Project Management B.V.</text:p>
            <text:p text:style-name="common-al">Zaaknummer: OD2026-0026363</text:p>
            <text:p text:style-name="common-al">DSO nummer: 2026041701749</text:p>
            <text:p text:style-name="common-al">Ontvangstdatum melding: 17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7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7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7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363</meta:user-defined>
    <meta:user-defined meta:name="DCTERMS.abstract">BM6548 Henri Polaklaan 17 Amsterdam - melding san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Nabij Henri Polaklaan 17 Amsterdam , 4 meter richting zuid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73</meta:user-defined>
    <meta:user-defined meta:name="OVERHEIDop.GmbID/DC.identifier">gmb-2026-209573</meta:user-defined>
    <meta:user-defined meta:name="OVERHEIDop.versieInformatie"/>
  </office:meta>
</office:document-meta>
</file>