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Vijzelgracht 2A 1017H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NHRE Vijzelgracht B.V.</text:p>
            <text:p text:style-name="common-al">Zaaknummer: OD2026-0026330</text:p>
            <text:p text:style-name="common-al">DSO nummer: 2026041701485</text:p>
            <text:p text:style-name="common-al">Ontvangstdatum melding: 17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66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6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6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6330</meta:user-defined>
    <meta:user-defined meta:name="DCTERMS.abstract">Walenweeshuis (Vijzelgracht 2) Amsterdam - melding grav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Vijzelgracht 2A 1017HR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66</meta:user-defined>
    <meta:user-defined meta:name="OVERHEIDop.GmbID/DC.identifier">gmb-2026-209566</meta:user-defined>
    <meta:user-defined meta:name="OVERHEIDop.versieInformatie"/>
  </office:meta>
</office:document-meta>
</file>