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en - , Sadéestraat 25, 2596 X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
            <text:span text:style-name="nadrukcur">het verwijderen van asbesthoudende materialen uit het pand Sadéestraat 25</text:span>
          </text:p>
            <text:p text:style-name="common-al">
            
          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20955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5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5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VTH2026-55840</meta:user-defined>
    <meta:user-defined meta:name="DCTERMS.abstract">het verwijderen van asbesthoudende materialen uit het pand Sadéestraat 25</meta:user-defined>
    <dc:language>nl</dc:language>
    <meta:user-defined meta:name="OVERHEIDop.locatietype/OVERHEIDop.gebiedsmarkering">Punt</meta:user-defined>
    <meta:user-defined meta:name="DC.title">Meldingen - , Sadéestraat 25, 2596 XA 's-Gravenhage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57</meta:user-defined>
    <meta:user-defined meta:name="OVERHEIDop.GmbID/DC.identifier">gmb-2026-209557</meta:user-defined>
    <meta:user-defined meta:name="OVERHEIDop.versieInformatie"/>
  </office:meta>
</office:document-meta>
</file>