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reeswijkpad ter hoogte van nummer: 5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Vreeswijkpad ter hoogte van nummer: 5 in </text:p>
            <text:p text:style-name="common-al">Looptijd :04-05-2026 t/m 18-12-2026</text:p>
            <text:p text:style-name="common-al">Verzonden naar aanvrager op: 29-04-2026</text:p>
            <text:p text:style-name="common-al">Kenmerk gemeente: Z/26/31200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20061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52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52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52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061</meta:user-defined>
    <meta:user-defined meta:name="DCTERMS.abstract">Object,Vreeswijkpad 5 A 1106DV, 20260504, Vreeswijkpad ter hoogte van nummer: 5</meta:user-defined>
    <dc:language>nl</dc:language>
    <meta:user-defined meta:name="OVERHEIDop.locatietype/OVERHEIDop.gebiedsmarkering">Punt</meta:user-defined>
    <meta:user-defined meta:name="DC.title">Besluit apv vergunning Verleend - Vreeswijkpad ter hoogte van nummer: 5 in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52</meta:user-defined>
    <meta:user-defined meta:name="OVERHEIDop.GmbID/DC.identifier">gmb-2026-209552</meta:user-defined>
    <meta:user-defined meta:name="OVERHEIDop.versieInformatie"/>
  </office:meta>
</office:document-meta>
</file>