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uwenlaan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Objectvergunning, Locatie: Meeuwenlaan ter hoogte van nummer: 126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1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7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63</meta:user-defined>
    <meta:user-defined meta:name="DCTERMS.abstract">Object,Filmen,Meeuwenlaan 126 B 1021JN, 20260507, Meeuwenlaan ter hoogte van nummer: 126</meta:user-defined>
    <dc:language>nl</dc:language>
    <meta:user-defined meta:name="OVERHEIDop.locatietype/OVERHEIDop.gebiedsmarkering">Punt</meta:user-defined>
    <meta:user-defined meta:name="DC.title">Besluit apv vergunning Verleend - Meeuwenlaan ter hoogte van nummer: 12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75</meta:user-defined>
    <meta:user-defined meta:name="OVERHEIDop.GmbID/DC.identifier">gmb-2026-209475</meta:user-defined>
    <meta:user-defined meta:name="OVERHEIDop.versieInformatie"/>
  </office:meta>
</office:document-meta>
</file>