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5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587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0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94</meta:user-defined>
    <meta:user-defined meta:name="DCTERMS.abstract">w8 op info TVM parkeervak,Object,Prinsengracht 587 1016HT, 20260504, Prinsengracht ter hoogte van nummer: 58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58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8</meta:user-defined>
    <meta:user-defined meta:name="OVERHEIDop.GmbID/DC.identifier">gmb-2026-209388</meta:user-defined>
    <meta:user-defined meta:name="OVERHEIDop.versieInformatie"/>
  </office:meta>
</office:document-meta>
</file>