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10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esperzijde ter hoogte van nummer: 1060 in Amsterdam</text:p>
            <text:p text:style-name="common-al">Looptijd :11-05-2026 t/m 10-08-2026</text:p>
            <text:p text:style-name="common-al">Verzonden naar aanvrager op: 29-04-2026</text:p>
            <text:p text:style-name="common-al">Kenmerk gemeente: Z/26/31178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84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48</meta:user-defined>
    <meta:user-defined meta:name="DCTERMS.abstract">Upload_Object,Weesperzijde 1060 1091EK, 20260511, Weesperzijde ter hoogte van nummer: 1060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106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5</meta:user-defined>
    <meta:user-defined meta:name="OVERHEIDop.GmbID/DC.identifier">gmb-2026-209375</meta:user-defined>
    <meta:user-defined meta:name="OVERHEIDop.versieInformatie"/>
  </office:meta>
</office:document-meta>
</file>