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 en Lommerweg ter hoogte van nummer: 145 in Amsterdam</text:p>
            <text:p text:style-name="common-al">Looptijd :12-05-2026 t/m 13-05-2026</text:p>
            <text:p text:style-name="common-al">Verzonden naar aanvrager op: 29-04-2026</text:p>
            <text:p text:style-name="common-al">Kenmerk gemeente: Z/26/31113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3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368</meta:user-defined>
    <meta:user-defined meta:name="DCTERMS.abstract">*15/04 W8 op aanvullendegegev.* Object,Bos en Lommerweg 145 3 1055DR, 20260512, Bos en Lommerweg ter hoogte van nummer: 145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14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3</meta:user-defined>
    <meta:user-defined meta:name="OVERHEIDop.GmbID/DC.identifier">gmb-2026-209373</meta:user-defined>
    <meta:user-defined meta:name="OVERHEIDop.versieInformatie"/>
  </office:meta>
</office:document-meta>
</file>