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Slaghek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Slaghek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Slaghekstraat, ter hoogte van pandnummers 129A-129B,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1 mei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09209</text:span><text:line-break/><text:date style:data-style-name="dag" text:fixed="true" text:date-value="2026-05-01"/><text:line-break/><text:date style:data-style-name="jaar" text:fixed="true" text:date-value="2026-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9209</text:span><text:date style:data-style-name="nicedate" text:fixed="true" text:date-value="2026-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9209</text:span><text:date style:data-style-name="nicedate" text:fixed="true" text:date-value="2026-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Slaghekstraat, ter hoogte van pandnummers 129A-129B</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Slaghekstraat (ROTTERDAM)</meta:user-defined>
    <meta:user-defined meta:name="DCTERMS.W3CDTF/DCTERMS.available">2026-05-01</meta:user-defined>
    <meta:user-defined meta:name="DCTERMS.W3CDTF/OVERHEIDop.jaargang">2026</meta:user-defined>
    <meta:user-defined meta:name="OVERHEIDop.publicationIssue">209209</meta:user-defined>
    <meta:user-defined meta:name="OVERHEIDop.GmbID/DC.identifier">gmb-2026-209209</meta:user-defined>
    <meta:user-defined meta:name="OVERHEIDop.versieInformatie"/>
  </office:meta>
</office:document-meta>
</file>