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laroenstraat 38 1104H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9-04-2026</text:p>
            <text:p text:style-name="common-al">Zaakadres: Klaroenstraat 38 1104HW Amsterdam</text:p>
            <text:p text:style-name="common-al">Zaaknummer: Z2026-01623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sdzo@amsterdam.nl?Subject=Dossiernummer Z2026-016231" xlink:type="simple">vth.sdz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156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1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156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23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laroenstraat 38 1104HW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9156</meta:user-defined>
    <meta:user-defined meta:name="OVERHEIDop.GmbID/DC.identifier">gmb-2026-209156</meta:user-defined>
    <meta:user-defined meta:name="OVERHEIDop.versieInformatie"/>
  </office:meta>
</office:document-meta>
</file>