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Essenburg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te Essenburgstraat, ter hoogte van pandnummers 119A-119C, een gehandicaptenparkeerplaats op kenteken is ingericht;</text:p>
            <text:p text:style-name="al">de bewoner waarvoor de gehandicaptenparkeerplaats op kenteken is aangelegd gebruik maakt van een rolstoel; </text:p>
            <text:p text:style-name="al">de rolstoel via de achterkant van het voertuig kan worden verlaten;</text:p>
            <text:p text:style-name="al">er geen andere mogelijkheid is om de rolstoel te verlaten uit het voertuig;</text:p>
            <text:p text:style-name="al">door de toevoeging van een extra parkeervak de rolstoel via de achterkant het voertuig kan verlaten;</text:p>
            <text:p text:style-name="al">de gemeente in vergelijkbare situaties een tweede parkeervak heeft gevoegd;</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BESLUIT:</text:p>
            <text:p text:style-name="common-al">• tot het inrichten van twee parkeervakken voor een gehandicaptenparkeerplaats te Essenburgstraat, ter hoogte van pandnummers 119A-119C, door middel van plaatsing van bord E6 RVV 1990 met onderbord met vermelding van het kenteken van de auto van de aanvrager, onderbord met twee pijlen en aangevuld met een kruismarkering in het parkeervak.</text:p>
            <text:p text:style-name="common-al"/>
            <text:p text:style-name="last-al"/>
            <text:p text:style-name="tekst_bottom"/>
          </text:section>
        </text:section>
        <text:section text:name="regeling-sluiting_id1-3-2-3" text:style-name="regeling-sluiting">
          <text:section text:name="ondertekening_id1-3-2-3-1">
            <text:p><text:span text:style-name="functie">Rotterdam, 1 mei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9143</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143</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143</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Wijziging gehandicaptenparkeerplaats op kenteken - Essenburgstraat ter hoogte van pandnummers 119A-119C</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OVERHEIDop.locatietype/OVERHEIDop.gebiedsmarkering">Punt</meta:user-defined>
    <meta:user-defined meta:name="DC.title">BESLUIT VERKEERSMAATREGEL     Essenburgstraat (ROTTERDAM)</meta:user-defined>
    <meta:user-defined meta:name="DCTERMS.W3CDTF/DCTERMS.available">2026-05-01</meta:user-defined>
    <meta:user-defined meta:name="DCTERMS.W3CDTF/OVERHEIDop.jaargang">2026</meta:user-defined>
    <meta:user-defined meta:name="OVERHEIDop.publicationIssue">209143</meta:user-defined>
    <meta:user-defined meta:name="OVERHEIDop.GmbID/DC.identifier">gmb-2026-209143</meta:user-defined>
    <meta:user-defined meta:name="OVERHEIDop.versieInformatie"/>
  </office:meta>
</office:document-meta>
</file>