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bouwen van een melkrobotruimte en vervangen bovenbouw van de jongveestal aan de Elferinkdijk 1A, 7255PW Hengelo (Gld)</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bouwen van een melkrobotruimte en vervangen bovenbouw van de jongveestal. De gemeente geeft toestemming voor het bouwen van een melkrobotruimte en vervangen bovenbouw van de jongveestal aan de Elferinkdijk 1A, 7255PW Hengelo (Gld).</text:p>
            <text:p text:style-name="common-al">
            <text:span text:style-name="nadrukvet">Waarom publiceert de gemeente dit bericht?</text:span>
          </text:p>
            <text:p text:style-name="common-al">De omgevingsvergunning wordt bij de gemeente aangevraagd om toestemming te krijgen voor het bouwen van een melkrobotruimte en vervangen bovenbouw van de jongveestal.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9e44da87-4dd4-498d-9188-cd331769f951"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1220.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10 juni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209140</text:span><text:line-break/><text:date style:data-style-name="dag" text:fixed="true" text:date-value="2026-05-01"/><text:line-break/><text:date style:data-style-name="jaar" text:fixed="true" text:date-value="2026-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140</text:span><text:date style:data-style-name="nicedate" text:fixed="true" text:date-value="2026-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140</text:span><text:date style:data-style-name="nicedate" text:fixed="true" text:date-value="2026-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1220</meta:user-defined>
    <meta:user-defined meta:name="DCTERMS.abstract">Betreft: Beschikking op aanvraag op locatie Elferinkdijk 1A, 7255PW Hengelo (Gld)</meta:user-defined>
    <dc:language>nl</dc:language>
    <meta:user-defined meta:name="OVERHEIDop.locatietype/OVERHEIDop.gebiedsmarkering">Vlak</meta:user-defined>
    <meta:user-defined meta:name="DC.title">Besluit voor het bouwen van een melkrobotruimte en vervangen bovenbouw van de jongveestal aan de Elferinkdijk 1A, 7255PW Hengelo (Gld)</meta:user-defined>
    <meta:user-defined meta:name="OVERHEIDop.datumEindeReactietermijn">2026-06-10</meta:user-defined>
    <meta:user-defined meta:name="OVERHEIDop.terinzageleggingBG">https://jeleefomgeving.nl/inzien/813647290/9e44da87-4dd4-498d-9188-cd331769f951</meta:user-defined>
    <meta:user-defined meta:name="DCTERMS.W3CDTF/DCTERMS.available">2026-05-01</meta:user-defined>
    <meta:user-defined meta:name="DCTERMS.W3CDTF/OVERHEIDop.jaargang">2026</meta:user-defined>
    <meta:user-defined meta:name="OVERHEIDop.publicationIssue">209140</meta:user-defined>
    <meta:user-defined meta:name="OVERHEIDop.GmbID/DC.identifier">gmb-2026-209140</meta:user-defined>
    <meta:user-defined meta:name="OVERHEIDop.versieInformatie"/>
  </office:meta>
</office:document-meta>
</file>