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Bartholomeus Everardus Mole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Bartholomeus Everardus Mole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Bartholomeus Everardus Molen, ter hoogte van pandnummers 30-4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9020</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20</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9020</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Bartholomeus Everardus Molen, ter hoogte van pandnummers 30-4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Bartholomeus Everardus Molen (ROTTERDAM)</meta:user-defined>
    <meta:user-defined meta:name="DCTERMS.W3CDTF/DCTERMS.available">2026-05-01</meta:user-defined>
    <meta:user-defined meta:name="DCTERMS.W3CDTF/OVERHEIDop.jaargang">2026</meta:user-defined>
    <meta:user-defined meta:name="OVERHEIDop.publicationIssue">209020</meta:user-defined>
    <meta:user-defined meta:name="OVERHEIDop.GmbID/DC.identifier">gmb-2026-209020</meta:user-defined>
    <meta:user-defined meta:name="OVERHEIDop.versieInformatie"/>
  </office:meta>
</office:document-meta>
</file>