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5 januar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anuari 2026 is een melding ontvangen waarvoor geen vergunningsplicht geldt voor de locatie Karmelietenstraat 7, 5101XE Dongen. De melding is geregistreerd onder zaaknummer Z2026-00000084. De melding betreft:</text:p>
            <text:p text:style-name="common-al">- plaatsen van een container 30 januari t/m 12 februari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0893</text:span><text:line-break/><text:date style:data-style-name="dag" text:fixed="true" text:date-value="2026-01-19"/><text:line-break/><text:date style:data-style-name="jaar" text:fixed="true" text:date-value="2026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93</text:span><text:date style:data-style-name="nicedate" text:fixed="true" text:date-value="2026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93</text:span><text:date style:data-style-name="nicedate" text:fixed="true" text:date-value="2026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084</meta:user-defined>
    <meta:user-defined meta:name="DCTERMS.abstract">Karmelietenstraat 7, 5101XE Dongen</meta:user-defined>
    <dc:language>nl</dc:language>
    <meta:user-defined meta:name="OVERHEIDop.locatietype/OVERHEIDop.gebiedsmarkering">Punt</meta:user-defined>
    <meta:user-defined meta:name="DC.title">Ontvangst melding, : 15 januari 2026</meta:user-defined>
    <meta:user-defined meta:name="DCTERMS.W3CDTF/DCTERMS.available">2026-01-19</meta:user-defined>
    <meta:user-defined meta:name="DCTERMS.W3CDTF/OVERHEIDop.jaargang">2026</meta:user-defined>
    <meta:user-defined meta:name="OVERHEIDop.publicationIssue">20893</meta:user-defined>
    <meta:user-defined meta:name="OVERHEIDop.GmbID/DC.identifier">gmb-2026-20893</meta:user-defined>
    <meta:user-defined meta:name="OVERHEIDop.versieInformatie"/>
  </office:meta>
</office:document-meta>
</file>