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jlmerdreef t.h.v. Foppingadre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3 bomen, maken nieuwe entree met gevelwijziging d.m.v. een uitbouw + interne renovatie en upgraden v/h openbaar entreegebied</text:p>
            <text:p text:style-name="common-al">Zaakadres: Bijlmerdreef t.h.v. Foppingadreef</text:p>
            <text:p text:style-name="common-al">Datum ontvangst: 15-04-2026</text:p>
            <text:p text:style-name="common-al">Zaaknummer: Z2026-016794</text:p>
            <text:p text:style-name="common-al">DSO-nummer: 202604150199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888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88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88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Z2026-016794</meta:user-defined>
    <meta:user-defined meta:name="DCTERMS.abstract">kappen van 3 bomen, maken nieuwe entree met gevelwijziging d.m.v. een uitbouw + interne renovatie en upgraden v/h openbaar entreegebied</meta:user-defined>
    <dc:language>nl</dc:language>
    <meta:user-defined meta:name="OVERHEIDop.locatietype/OVERHEIDop.gebiedsmarkering">Vlak</meta:user-defined>
    <meta:user-defined meta:name="DC.title">Aanvraag omgevingsvergunning Bijlmerdreef t.h.v. Foppingadreef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883</meta:user-defined>
    <meta:user-defined meta:name="OVERHEIDop.GmbID/DC.identifier">gmb-2026-208883</meta:user-defined>
    <meta:user-defined meta:name="OVERHEIDop.versieInformatie"/>
  </office:meta>
</office:document-meta>
</file>