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oprichten van 27 woningen en het aanleggen van 27 inritten/uitwegen, Schandeloseweg e.o. (Weidsvelden) te Veld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zij de volgende aanvraag om een Omgevingsvergunning heeft ontvangen:</text:p>
            <text:p text:style-name="common-al"/>
            <text:p text:style-name="common-al">
            <text:span text:style-name="nadrukvet">Schandeloseweg e.o. (Weidsvelden) te Velden</text:span>
          </text:p>
            <text:p text:style-name="common-al">Voor het oprichten van 27 woningen en het aanleggen van 27 inritten/uitwegen</text:p>
            <text:p text:style-name="common-al">Ontvangen op 23 april 2026</text:p>
            <text:p text:style-name="common-al">Kenmerk Z2026-02358</text:p>
            <text:p text:style-name="common-al"/>
            <text:p text:style-name="last-al">Tegen de ontvangst van deze aanvraag kunt u geen zienswijzen of bezwaar indienen. In een latere fase van de procedure kunt u een zienswijze indienen, of bezwaar maken. Bij een reguliere procedure geldt, dat een belanghebbende binnen zes weken schriftelijk bezwaar kan indienen, nadat het besluit kenbaar is gemaakt aan de aanvrager. Bij een uitgebreide procedure kunnen zienswijzen worden ingediend, de dag na de dag waarop het ontwerp-besluit ter inzage is gele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208859</text:span><text:line-break/><text:date style:data-style-name="dag" text:fixed="true" text:date-value="2026-05-01"/><text:line-break/><text:date style:data-style-name="jaar" text:fixed="true" text:date-value="2026-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8859</text:span><text:date style:data-style-name="nicedate" text:fixed="true" text:date-value="2026-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8859</text:span><text:date style:data-style-name="nicedate" text:fixed="true" text:date-value="2026-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5/xml/MC-DRP-OmgevingsvergunningAanvraa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Rx.Mission zaak Z2026-02358</meta:user-defined>
    <meta:user-defined meta:name="DCTERMS.abstract">Betreft: Aanvraag op locatie Schandeloseweg (sectie C 5892, 12402, 12412, 12413, 12414, 12415, 12416, 12417, 12460, 12461, 12462, 12463, 12464, 12465 ) te Velden</meta:user-defined>
    <dc:language>nl</dc:language>
    <meta:user-defined meta:name="OVERHEIDop.locatietype/OVERHEIDop.gebiedsmarkering">Vlak</meta:user-defined>
    <meta:user-defined meta:name="DC.title">Aanvraag vergunning voor het oprichten van 27 woningen en het aanleggen van 27 inritten/uitwegen, Schandeloseweg e.o. (Weidsvelden) te Velden</meta:user-defined>
    <meta:user-defined meta:name="DCTERMS.W3CDTF/DCTERMS.available">2026-05-01</meta:user-defined>
    <meta:user-defined meta:name="DCTERMS.W3CDTF/OVERHEIDop.jaargang">2026</meta:user-defined>
    <meta:user-defined meta:name="OVERHEIDop.publicationIssue">208859</meta:user-defined>
    <meta:user-defined meta:name="OVERHEIDop.GmbID/DC.identifier">gmb-2026-208859</meta:user-defined>
    <meta:user-defined meta:name="OVERHEIDop.versieInformatie"/>
  </office:meta>
</office:document-meta>
</file>