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Albrecht Dürerstraat 31-1 1077L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maken van een muurdoorbraak in de woning ten hoogte van de eerste verdieping.</text:p>
            <text:p text:style-name="common-al">Besluit: verleend</text:p>
            <text:p text:style-name="common-al">Besluit verzonden op: 28-04-2026</text:p>
            <text:p text:style-name="common-al">Zaakadres: Albrecht Dürerstraat 31-1 1077LV Amsterdam</text:p>
            <text:p text:style-name="common-al">Zaaknummer: Z2026-010638</text:p>
            <text:p text:style-name="common-al">DSO-nummer: 202603090131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0638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8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8556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855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855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638</meta:user-defined>
    <meta:user-defined meta:name="DCTERMS.abstract">maken een muurdoorbraak in de woning ten hoogte van de eerst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Albrecht Dürerstraat 31-1 1077LV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8556</meta:user-defined>
    <meta:user-defined meta:name="OVERHEIDop.GmbID/DC.identifier">gmb-2026-208556</meta:user-defined>
    <meta:user-defined meta:name="OVERHEIDop.versieInformatie"/>
  </office:meta>
</office:document-meta>
</file>