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buurtfeest Plataanweg op 27 juni 2026 aan de Plataanweg 17, 7255AZ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8 april 2026 een evenementenmelding ontvangen. De melding gaat over het organiseren van buurtfeest Plataanweg op 27 juni 2026 aan de Plataanweg 17, 7255AZ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610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0850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50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50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1610</meta:user-defined>
    <meta:user-defined meta:name="DCTERMS.abstract">Betreft: evenementenmelding op locatie Plataanweg 17, 7255AZ Hengelo (Gld)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Melding voor het organiseren van buurtfeest Plataanweg op 27 juni 2026 aan de Plataanweg 17, 7255AZ Hengelo (Gld)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8502</meta:user-defined>
    <meta:user-defined meta:name="OVERHEIDop.GmbID/DC.identifier">gmb-2026-208502</meta:user-defined>
    <meta:user-defined meta:name="OVERHEIDop.versieInformatie"/>
  </office:meta>
</office:document-meta>
</file>