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53 Toepassen van grond of baggerspecie op of in de landbodem - De Lange West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De Lange West Drachten, bal.26.053 Toepassen van grond of baggerspecie op of in de landbodem, Z2026-00001126, datum bekendmaking: 29 april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208334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33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33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126</meta:user-defined>
    <meta:user-defined meta:name="DCTERMS.abstract">Besluit activiteiten leefomgeving - De Lange West Drachten - zaaknummer: Z2026-00001126</meta:user-defined>
    <dc:language>nl</dc:language>
    <meta:user-defined meta:name="OVERHEIDop.locatietype/OVERHEIDop.gebiedsmarkering">Lijn</meta:user-defined>
    <meta:user-defined meta:name="DC.title">Gemeente Smallingerland - kennisgeving ontvangst melding - bal.26.053 Toepassen van grond of baggerspecie op of in de landbodem - De Lange West Drachten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8334</meta:user-defined>
    <meta:user-defined meta:name="OVERHEIDop.GmbID/DC.identifier">gmb-2026-208334</meta:user-defined>
    <meta:user-defined meta:name="OVERHEIDop.versieInformatie"/>
  </office:meta>
</office:document-meta>
</file>