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Geweigerde omgevingsvergunning,  het kappen van een boom , Hurddraverij 7, Burgum</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geweigerd voor het kappen van een boom , Hurddraverij 7, Burgum</text:p>
            <text:p text:style-name="common-al">Zaaknummer: TZ2026-000790</text:p>
            <text:p text:style-name="common-al">Zaakadres: Hurddraverij 7, Burgum</text:p>
            <text:p text:style-name="common-al">Omschrijving: GEWEIGERD het kappen van een boom</text:p>
            <text:p text:style-name="common-al">Datum ontvangst: 24-03-2026</text:p>
            <text:p text:style-name="common-al">Datum bekendmaking: 06-05-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Tytsjerksteradiel, Postbus 3, 9250 AA Burgum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208248</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8248</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8248</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TZ2026-000790</meta:user-defined>
    <meta:user-defined meta:name="DCTERMS.abstract">GEWEIGERD / het kappen van een boom </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Tytsjerksteradiel - Geweigerde omgevingsvergunning,  het kappen van een boom , Hurddraverij 7, Burgum</meta:user-defined>
    <meta:user-defined meta:name="DCTERMS.W3CDTF/DCTERMS.available">2026-05-06</meta:user-defined>
    <meta:user-defined meta:name="DCTERMS.W3CDTF/OVERHEIDop.jaargang">2026</meta:user-defined>
    <meta:user-defined meta:name="OVERHEIDop.publicationIssue">208248</meta:user-defined>
    <meta:user-defined meta:name="OVERHEIDop.GmbID/DC.identifier">gmb-2026-208248</meta:user-defined>
    <meta:user-defined meta:name="OVERHEIDop.versieInformatie"/>
  </office:meta>
</office:document-meta>
</file>