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26 Toepassen van grond of baggerspecie op of in de landbodem - Kraenlânswei 38, 9215VZ De Veenh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Kraenlânswei 38, 9215VZ De Veenhoop, bal.26.026 Toepassen van grond of baggerspecie op of in de landbodem, Z2026-00000568, datum bekendmaking: 29 april 2026</text:p>
              </text:list-item>
            </text:list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20799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99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99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68</meta:user-defined>
    <meta:user-defined meta:name="DCTERMS.abstract">Besluit activiteiten leefomgeving - Kraenlânswei 38, 9215VZ De Veenhoop - zaaknummer: Z2026-00000568</meta:user-defined>
    <dc:language>nl</dc:language>
    <meta:user-defined meta:name="OVERHEIDop.locatietype/OVERHEIDop.gebiedsmarkering">Punt</meta:user-defined>
    <meta:user-defined meta:name="DC.title">Gemeente Smallingerland - kennisgeving ontvangst melding - bal.26.026 Toepassen van grond of baggerspecie op of in de landbodem - Kraenlânswei 38, 9215VZ De Veenhoop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7999</meta:user-defined>
    <meta:user-defined meta:name="OVERHEIDop.GmbID/DC.identifier">gmb-2026-207999</meta:user-defined>
    <meta:user-defined meta:name="OVERHEIDop.versieInformatie"/>
  </office:meta>
</office:document-meta>
</file>