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56 Toepassen van grond of baggerspecie op of in de landbodem - De Weeme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De Weeme Drachten, bal.26.056 Toepassen van grond of baggerspecie op of in de landbodem, Z2026-00001219, datum bekendmaking: 29 april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0789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89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89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19</meta:user-defined>
    <meta:user-defined meta:name="DCTERMS.abstract">Besluit activiteiten leefomgeving - De Weeme Drachten - zaaknummer: Z2026-00001219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Gemeente Smallingerland - kennisgeving ontvangst melding - bal.26.056 Toepassen van grond of baggerspecie op of in de landbodem - De Weeme Drachten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895</meta:user-defined>
    <meta:user-defined meta:name="OVERHEIDop.GmbID/DC.identifier">gmb-2026-207895</meta:user-defined>
    <meta:user-defined meta:name="OVERHEIDop.versieInformatie"/>
  </office:meta>
</office:document-meta>
</file>