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jubileumbijeenkomst op 4 september 2026 aan de Dreefken 11, 7255TA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april 2026 een evenementenmelding ontvangen. De melding gaat over het organiseren van een jubileumbijeenkomst op 4 september 2026 aan de Dreefken 11, 7255TA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57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0775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75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75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577</meta:user-defined>
    <meta:user-defined meta:name="DCTERMS.abstract">Betreft: evenementenmelding op locatie Dreefken 11, 7255TA Hengelo (Gld)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Melding voor het organiseren van een jubileumbijeenkomst op 4 september 2026 aan de Dreefken 11, 7255TA Hengelo (Gld)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757</meta:user-defined>
    <meta:user-defined meta:name="OVERHEIDop.GmbID/DC.identifier">gmb-2026-207757</meta:user-defined>
    <meta:user-defined meta:name="OVERHEIDop.versieInformatie"/>
  </office:meta>
</office:document-meta>
</file>