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Sponsorloop Ride4Kids op 22 mei 2026 ter hoogte van Loirestraat 7, 1448JJ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april 2026 heeft de gemeente een melding Sponsorloop Ride4Kids op 22 mei 2026 ter hoogte van Loirestraat 7, 1448JJ Purmerend. De melding is geregistreerd onder zaaknummer Z2026-00001826. De melding betreft:</text:p>
            <text:list text:style-name="id1-3-2-1-1-2">
              <text:list-item text:style-override="id1-3-2-1-1-2-1">
                <text:number>•</text:number>
                <text:p text:style-name="al">Melding evenement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207645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7645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7645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826</meta:user-defined>
    <meta:user-defined meta:name="DCTERMS.abstract">Betreft: melding op locatie Loirestraat 7, 1448JJ Purmerend</meta:user-defined>
    <dc:language>nl</dc:language>
    <meta:user-defined meta:name="OVERHEIDop.locatietype/OVERHEIDop.gebiedsmarkering">Vlak</meta:user-defined>
    <meta:user-defined meta:name="DC.title">Melding Sponsorloop Ride4Kids op 22 mei 2026 ter hoogte van Loirestraat 7, 1448JJ Purmerend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7645</meta:user-defined>
    <meta:user-defined meta:name="OVERHEIDop.GmbID/DC.identifier">gmb-2026-207645</meta:user-defined>
    <meta:user-defined meta:name="OVERHEIDop.versieInformatie"/>
  </office:meta>
</office:document-meta>
</file>