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 , Zuiderweme 18, 7261 PW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april 2026 is een melding ontvangen waarvoor geen vergunningsplicht geldt voor de locatie Zuiderweme 18, 7261 PW Ruurlo. De melding is geregistreerd onder zaaknummer Z2026-00000760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20727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27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27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760</meta:user-defined>
    <meta:user-defined meta:name="DCTERMS.abstract">Betreft: Melding op locatie Zuiderweme 18, 7261PW Ruurlo</meta:user-defined>
    <dc:language>nl</dc:language>
    <meta:user-defined meta:name="OVERHEIDop.locatietype/OVERHEIDop.gebiedsmarkering">Vlak</meta:user-defined>
    <meta:user-defined meta:name="DC.title">Melding verwijderen van asbest , Zuiderweme 18, 7261 PW Ruurlo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279</meta:user-defined>
    <meta:user-defined meta:name="OVERHEIDop.GmbID/DC.identifier">gmb-2026-207279</meta:user-defined>
    <meta:user-defined meta:name="OVERHEIDop.versieInformatie"/>
  </office:meta>
</office:document-meta>
</file>