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Nagelhoutstraat 31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april 2026 hebben wij een aanvraag ontvangen voor het vernieuwen van de carport op de locatie Nagelhoutstraat 31 in Holten. De aanvraag is geregistreerd onder zaaknummer Z2026-00001565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20707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07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07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65</meta:user-defined>
    <meta:user-defined meta:name="DCTERMS.abstract">Nagelhoutstraat 31 in Holten, het vernieuwen van carport</meta:user-defined>
    <dc:language>nl</dc:language>
    <meta:user-defined meta:name="OVERHEIDop.locatietype/OVERHEIDop.gebiedsmarkering">Vlak</meta:user-defined>
    <meta:user-defined meta:name="DC.title">Kennisgeving ontvangst aanvraag omgevingsvergunning (omgevingsplan) Nagelhoutstraat 31 in Holte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07078</meta:user-defined>
    <meta:user-defined meta:name="OVERHEIDop.GmbID/DC.identifier">gmb-2026-207078</meta:user-defined>
    <meta:user-defined meta:name="OVERHEIDop.versieInformatie"/>
  </office:meta>
</office:document-meta>
</file>