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1i83d9bdf7-eee9-49cd-830e-6856a210b95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5-11">
      <text:list-level-style-bullet text:bullet-char="▪" text:level="1">
        <style:list-level-properties text:min-label-width="10mm"/>
      </text:list-level-style-bullet>
    </text:list-style>
    <text:list-style style:name="id1-3-2-5-11-1">
      <text:list-level-style-bullet text:bullet-char="▪" text:level="1">
        <style:list-level-properties text:min-label-width="10mm"/>
      </text:list-level-style-bullet>
    </text:list-style>
    <text:list-style style:name="id1-3-2-5-11-2">
      <text:list-level-style-bullet text:bullet-char="▪" text:level="1">
        <style:list-level-properties text:min-label-width="10mm"/>
      </text:list-level-style-bullet>
    </text:list-style>
    <text:list-style style:name="id1-3-2-5-11-3">
      <text:list-level-style-bullet text:bullet-char="▪" text:level="1">
        <style:list-level-properties text:min-label-width="10mm"/>
      </text:list-level-style-bullet>
    </text:list-style>
    <text:list-style style:name="id1-3-2-5-11-4">
      <text:list-level-style-bullet text:bullet-char="▪" text:level="1">
        <style:list-level-properties text:min-label-width="10mm"/>
      </text:list-level-style-bullet>
    </text:list-style>
    <text:list-style style:name="id1-3-2-5-11-5">
      <text:list-level-style-bullet text:bullet-char="▪" text:level="1">
        <style:list-level-properties text:min-label-width="10mm"/>
      </text:list-level-style-bullet>
    </text:list-style>
    <text:list-style style:name="id1-3-2-5-11-6">
      <text:list-level-style-bullet text:bullet-char="▪" text:level="1">
        <style:list-level-properties text:min-label-width="10mm"/>
      </text:list-level-style-bullet>
    </text:list-style>
    <text:list-style style:name="id1-3-2-5-11-7">
      <text:list-level-style-bullet text:bullet-char="▪" text:level="1">
        <style:list-level-properties text:min-label-width="10mm"/>
      </text:list-level-style-bullet>
    </text:list-style>
  </office:automatic-styles>
  <office:body>
    <office:text>
      <text:p text:style-name="new_page_staatscourant"/>
      <text:p text:style-name="single-kop-titel">Inrichtingsbesluit Ten Katemarkt in Amsterdam</text:p>
      <text:section text:name="regeling_id1-3-2" text:style-name="regeling">
        <text:section text:name="aanhef_id1-3-2-1" text:style-name="aanhef">
          <text:section text:name="preambule_id1-3-2-1-1" text:style-name="preambule">
            <text:p text:style-name="al">Het dagelijks bestuur van stadsdeel West van Amsterdam,</text:p>
            <text:p text:style-name="al"/>
            <text:p text:style-name="al">gelet op artikel 3.1 en 5.1 van de Marktverordening in samenhang met artikel 9, eerste en tweede lid, en bijlage 3, onderdeel G.2, van de Verordening op de stadsdelen en het stadsgebied Amsterdam 2022,</text:p>
            <text:p text:style-name="al">besluit het volgende vast te stellen: </text:p>
            <text:p text:style-name="al"/>
            <text:p text:style-name="al">
            <text:span text:style-name="nadrukvet">Inrichtingsbesluit Ten Katemarkt in Amsterdam</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Grenzen en tijden van de markt</text:p>
            <text:p text:style-name="al">De grenzen van de markt zijn zoals aangegeven op de bijgevoegde marktplattegrond. Het op de marktplattegrond als marktterrein aangeduide gebied is beschikbaar van 07:00 tot 20:00 op maandag tot en met zaterdag voor het houden van de markt en voor de op- en afbouw van de markt en het reinigen van het terrein. </text:p>
          </text:section>
          <text:section text:name="artikel_id1-3-2-2-2" text:style-name="artikel">
            <text:p text:style-name="artikel_kop_titel"><text:span text:style-name="artikel_kop_label">Artikel</text:span> <text:span text:style-name="artikel_kop_nr">2</text:span> Aantal marktplaatsen</text:p>
            <text:p text:style-name="al">Op de Ten Katemarkt in Amsterdam zijn 86 enkelvoudige marktplaatsen. </text:p>
          </text:section>
          <text:section text:name="artikel_id1-3-2-2-3" text:style-name="artikel">
            <text:p text:style-name="artikel_kop_titel"><text:span text:style-name="artikel_kop_label">Artikel</text:span> <text:span text:style-name="artikel_kop_nr">3</text:span> Afmetingen marktplaatsen</text:p>
            <text:list text:style-name="id1-3-2-2-3-2">
              <text:list-item text:style-override="id1-3-2-2-3-2">
                <text:number>1.</text:number>
                <text:p text:style-name="al">De afmetingen van een enkelvoudige marktplaats zijn 4 meter breed bij 4 meter diep, zoals aangegeven op de marktplattegrond in de bijlage. </text:p>
              </text:list-item>
              <text:list-item text:style-override="id1-3-2-2-3-3">
                <text:number>2.</text:number>
                <text:p text:style-name="al">Een meervoudige marktplaats bestaat uit maximaal drie aaneengesloten enkelvoudige marktplaatsen. </text:p>
              </text:list-item>
            </text:list>
          </text:section>
          <text:section text:name="artikel_id1-3-2-2-4" text:style-name="artikel">
            <text:p text:style-name="artikel_kop_titel"><text:span text:style-name="artikel_kop_label">Artikel</text:span> <text:span text:style-name="artikel_kop_nr">4</text:span> Verdeling van de plaatsen over de markt</text:p>
            <text:p text:style-name="al">De marktplaatsen zijn opgesteld en genummerd zoals aangegeven op de marktplattegrond in de bijlage.</text:p>
          </text:section>
          <text:section text:name="artikel_id1-3-2-2-5" text:style-name="artikel">
            <text:p text:style-name="artikel_kop_titel"><text:span text:style-name="artikel_kop_label">Artikel</text:span> <text:span text:style-name="artikel_kop_nr">5</text:span> Bakplaatsen </text:p>
            <text:list text:style-name="id1-3-2-2-5-2">
              <text:list-item text:style-override="id1-3-2-2-5-2">
                <text:number>1.</text:number>
                <text:p text:style-name="al">De volgende 17 marktplaatsen zijn aangewezen als bakplaats ‘zwaar’: 4, 12, 13, 25, 26,27, 29, 30, 31, 32, 33, 46, 47, 48, 49, 76 en 81;</text:p>
              </text:list-item>
              <text:list-item text:style-override="id1-3-2-2-5-3">
                <text:number>2.</text:number>
                <text:p text:style-name="al">De volgende 22 marktplaatsen zijn aangewezen als bakplaats ‘licht’:1, 3, 14, 15, 16,24, 34, 35, 40, 41, 42, 63, 68, 69, 70, 72, 77, 78, 79, 80 en 84.</text:p>
              </text:list-item>
            </text:list>
          </text:section>
          <text:section text:name="artikel_id1-3-2-2-6" text:style-name="artikel">
            <text:p text:style-name="artikel_kop_titel"><text:span text:style-name="artikel_kop_label">Artikel</text:span> <text:span text:style-name="artikel_kop_nr">6</text:span> Plaatsen eigen verkoopinrichting </text:p>
            <text:p text:style-name="al">Alle marktplaatsen zijn aangewezen als bijzondere marktplaats waar gebruik kan worden gemaakt van een eigen verkoopinrichting. </text:p>
          </text:section>
          <text:section text:name="artikel_id1-3-2-2-7" text:style-name="artikel">
            <text:p text:style-name="artikel_kop_titel"><text:span text:style-name="artikel_kop_label">Artikel</text:span> <text:span text:style-name="artikel_kop_nr">7</text:span> Brancheplaatsen </text:p>
            <text:list text:style-name="id1-3-2-2-7-2">
              <text:list-item text:style-override="id1-3-2-2-7-2">
                <text:number>1.</text:number>
                <text:p text:style-name="al">De volgende 20 marktplaatsen zijn aangewezen als brancheplaatsen voor de verkoop van aardappels, groenten en fruit (AGF): 10-11, 19-20-21, 38-39, 43-44, 50-51, 55-56-57, 60-61-62 en 73-74-75;</text:p>
              </text:list-item>
              <text:list-item text:style-override="id1-3-2-2-7-3">
                <text:number>2.</text:number>
                <text:p text:style-name="al">De verkoop van AGF is op andere dan de daartoe aangewezen marktplaatsen niet toegestaan;</text:p>
              </text:list-item>
              <text:list-item text:style-override="id1-3-2-2-7-4">
                <text:number>3.</text:number>
                <text:p text:style-name="al">De volgende 6 marktplaatsen zijn aangewezen als brancheplaatsen voor de verkoop van vis: 12-13, 25-26 en 46-47; </text:p>
              </text:list-item>
              <text:list-item text:style-override="id1-3-2-2-7-5">
                <text:number>4.</text:number>
                <text:p text:style-name="al">De verkoop van vis is op andere dan de daartoe aangewezen marktplaatsen niet toegestaan;</text:p>
              </text:list-item>
              <text:list-item text:style-override="id1-3-2-2-7-6">
                <text:number>5.</text:number>
                <text:p text:style-name="al">De volgende 5 marktplaatsen zijn aangewezen als brancheplaatsen voor de verkoop van bloemen: 8-9 en 52-53-54;</text:p>
              </text:list-item>
              <text:list-item text:style-override="id1-3-2-2-7-7">
                <text:number>6.</text:number>
                <text:p text:style-name="al">De volgende 3 marktplaatsen zijn aangewezen als brancheplaatsen voor de verkoop van brood: 5-6-7;</text:p>
              </text:list-item>
              <text:list-item text:style-override="id1-3-2-2-7-8">
                <text:number>7.</text:number>
                <text:p text:style-name="al">De volgende 6 marktplaatsen zijn aangewezen als brancheplaatsen voor de verkoop van zuivel: 40-41-42, 67 en 82-83.</text:p>
              </text:list-item>
            </text:list>
          </text:section>
          <text:section text:name="artikel_id1-3-2-2-8" text:style-name="artikel">
            <text:p text:style-name="artikel_kop_titel"><text:span text:style-name="artikel_kop_label">Artikel</text:span> <text:span text:style-name="artikel_kop_nr">8</text:span> Intrekken vorige besluiten</text:p>
            <text:p text:style-name="al">Alle vorige inrichtingsbesluiten van de Ten Katemarkt in Amsterdam zijn ingetrokken.</text:p>
          </text:section>
          <text:section text:name="artikel_id1-3-2-2-9" text:style-name="artikel">
            <text:p text:style-name="artikel_kop_titel"><text:span text:style-name="artikel_kop_label">Artikel</text:span> <text:span text:style-name="artikel_kop_nr">9</text:span> Inwerkingtreding</text:p>
            <text:p text:style-name="al">Dit besluit treedt in werking op 1 mei 2026. </text:p>
          </text:section>
          <text:section text:name="artikel_id1-3-2-2-10" text:style-name="artikel">
            <text:p text:style-name="artikel_kop_titel"><text:span text:style-name="artikel_kop_label">Artikel</text:span> <text:span text:style-name="artikel_kop_nr">10</text:span> Citeertitel</text:p>
            <text:p text:style-name="al">Dit besluit wordt aangehaald als: Inrichtingsbesluit Ten Katemarkt in Amsterdam.</text:p>
          </text:section>
        </text:section>
        <text:section text:name="regeling-sluiting_id1-3-2-3" text:style-name="regeling-sluiting">
          <text:section text:name="ondertekening_id1-3-2-3-1">
            <text:p><text:span text:style-name="functie">Aldus besloten op 14 april 2026. </text:span></text:p>
          </text:section>
          <text:section text:name="ondertekening_id1-3-2-3-2">
            <text:p><text:span text:style-name="functie"/></text:p>
            <text:p><text:span text:style-name="functie">Het dagelijks bestuur van stadsdeel West,</text:span></text:p>
          </text:section>
          <text:section text:name="ondertekening_id1-3-2-3-3">
            <text:p><text:span text:style-name="functie"/></text:p>
            <text:p><text:span text:style-name="functie">De voorzitter</text:span></text:p>
            <text:p><text:span text:style-name="functie">Fenna Ulichki</text:span></text:p>
          </text:section>
          <text:section text:name="ondertekening_id1-3-2-3-4">
            <text:p><text:span text:style-name="functie"/></text:p>
            <text:p><text:span text:style-name="functie">De secretaris </text:span></text:p>
            <text:p><text:span text:style-name="functie">Jamila Tahiri</text:span></text:p>
          </text:section>
        </text:section>
        <text:section text:name="bijlage_id1-3-2-4" text:style-name="bijlage">
          <text:p text:style-name="bijlage_top"/>
          <text:p text:style-name="hoofdstuk_kop"><text:span text:style-name="label">Bijlage:</text:span>  Marktplattegrond Ten Katemarkt</text:p>
          <text:p text:style-name="al"/>
          <text:p text:style-name="al">
          <draw:frame><draw:text-box><text:section text:name="plaatje_id1-3-2-4-3-1" text:style-name="plaatje">
            <text:p text:style-name="illustratie_id1-3-2-4-3-1-1"><draw:frame draw:style-name="illustratie_id1-3-2-4-3-1-1" text:anchor-type="paragraph" svg:width="153mm" svg:height="107.74108818011256mm"><draw:image xlink:href="Pictures/Bijlage1-1i83d9bdf7-eee9-49cd-830e-6856a210b957.png" xlink:type="simple"/></draw:frame></text:p>
          </text:section></draw:text-box></draw:frame>
        </text:p>
          <text:p text:style-name="al"/>
        </text:section>
        <text:section text:name="nota-toelichting_id1-3-2-5" text:style-name="nota-toelichting">
          <text:p text:style-name="kop_level0"><text:span text:style-name="label">Toelichting</text:span> <text:span text:style-name="nr"/> </text:p>
          <text:p text:style-name="al">
          <text:span text:style-name="nadrukcur">Algemene toelichting</text:span>
        </text:p>
          <text:p text:style-name="al">Voor een goede werking van de markt is een degelijke juridische basis noodzakelijk. Met dit besluit worden alle eerdere inrichtingsbesluiten buiten werking gesteld, zodat de markt wordt voorzien van een actueel en goed vindbaar besluit.</text:p>
          <text:p text:style-name="al"/>
          <text:p text:style-name="al">In aansluiting op de vaststelling van het nieuwe instellingsbesluit wordt ook een nieuw inrichtingsbesluit voor de Ten Katemarkt vastgesteld.</text:p>
          <text:p text:style-name="al"/>
          <text:p text:style-name="al">Met dit inrichtingsbesluit wordt het marktterrein bij deel 1 van de plattegrond ingekort. Vijf marktplaatsen worden verplaatst naar deel 2 en deel 3, twee marktplaatsen komen te vervallen, en binnen het totaal van 86 marktplaatsen worden drie gewone marktplaatsen omgezet naar extra bakplaatsen (licht) op het al bestaande aantal.</text:p>
          <text:p text:style-name="al"/>
          <text:p text:style-name="al">Dit besluit brengt de volgende wijzigingen met zich mee:</text:p>
          <text:p text:style-name="al"/>
          <text:list text:style-name="id1-3-2-5-11">
            <text:list-item text:style-override="id1-3-2-5-11-1">
              <text:number>▪</text:number>
              <text:p text:style-name="al">Het markterrein wordt verkleind, met als nieuwe grens direct na de Wenslauerstraat en marktplaats 3.</text:p>
            </text:list-item>
            <text:list-item text:style-override="id1-3-2-5-11-2">
              <text:number>▪</text:number>
              <text:p text:style-name="al">Vijf marktplaatsen van deel 1 worden toegevoegd aan en verplaatst naar deel 2 en 3 (volgens de plattegrond), te weten: marktplaatsen 1, 2, 84, 85 en 86.</text:p>
            </text:list-item>
            <text:list-item text:style-override="id1-3-2-5-11-3">
              <text:number>▪</text:number>
              <text:p text:style-name="al">Twee marktplaatsen, te weten 87 en 88, komen te vervallen.</text:p>
            </text:list-item>
            <text:list-item text:style-override="id1-3-2-5-11-4">
              <text:number>▪</text:number>
              <text:p text:style-name="al">Twee gewone marktplaatsen, te weten 43 en 44, worden omgezet naar AGF-branche.</text:p>
            </text:list-item>
            <text:list-item text:style-override="id1-3-2-5-11-5">
              <text:number>▪</text:number>
              <text:p text:style-name="al">Vijf gewone marktplaatsen, te weten 14, 15, 16, 24 en 63, worden omgezet naar bakplaatsen (licht).</text:p>
            </text:list-item>
            <text:list-item text:style-override="id1-3-2-5-11-6">
              <text:number>▪</text:number>
              <text:p text:style-name="al">Twee nieuw toegevoegde marktplaatsen, te weten 1 en 84 worden bakplaatsen (licht).</text:p>
            </text:list-item>
            <text:list-item text:style-override="id1-3-2-5-11-7">
              <text:number>▪</text:number>
              <text:p text:style-name="al">Twee bakplaatsen (licht), te weten 76 en 81, en één gewone marktplaats, te weten 27, worden omgezet naar bakplaatsen (zwaar).</text:p>
            </text:list-item>
          </text:list>
          <text:p text:style-name="al">
          <text:span text:style-name="nadrukcur">Artikelsgewijze toelichting</text:span>
        </text:p>
          <text:p text:style-name="al">Artikel 2</text:p>
          <text:p text:style-name="al">Op de marktplattegrond staan de enkelvoudige marktplaatsen aangegeven. In het inrichtingsbesluit is het aantal enkelvoudige marktplaatsen op de Ten Katemarkt vastgesteld op 86. Dit aantal is tot stand gekomen doordat de grenzen van de markt, zoals weergegeven op de bijgevoegde marktplattegrond, zijn gewijzigd. Het achterste gedeelte van deel 1 van het marktterrein, na de Wenslauerstraat, is komen te vervallen. Dit is vanwege de markt op afstand, die op dit deel per 1 mei 2026 van start gaat.</text:p>
          <text:p text:style-name="al"/>
          <text:p text:style-name="al">Artikel 5: </text:p>
          <text:p text:style-name="al">Vanwege de faciliteiten die nodig zijn voor het gebruik van bakplaatsen, zoals een aansluiting op krachtstroom, en vanwege mogelijke geuroverlast en brandveiligheid, worden specifieke plaatsen aangewezen als bakplaatsen. Andere marktplaatsen zijn hiervan uitgesloten.</text:p>
          <text:p text:style-name="al"/>
          <text:p text:style-name="al">Op de op de marktplattegrond aangewezen bakplaatsen mogen etenswaren worden bereid. Wanneer de bereiding plaatsvindt door frituren met behulp van gasflessen, open vuur of elektrische apparatuur, wordt dit aangeduid als zwaar bakken. Zware bakplaatsen bevinden zich meestal op locaties waar minder overlast wordt verwacht voor de directe omgeving, zoals woningen en andere marktaanbieders (bijvoorbeeld kledingverkopers). Ook zijn deze plaatsen zo gekozen dat de brandweer in geval van calamiteiten gemakkelijk toegang heeft.</text:p>
          <text:p text:style-name="al"/>
          <text:p text:style-name="al">Lichte bakplaatsen zijn bedoeld voor het bereiden van etenswaren met behulp van andere elektrische apparaten waarvoor geen afzuiginstallatie nodig is. Het bereiden van koffie valt niet onder deze categorie en is toegestaan op een gewone marktplaats.</text:p>
          <text:p text:style-name="al"/>
          <text:p text:style-name="al">Artikel 7</text:p>
          <text:p text:style-name="al">Het college kan op grond van artikel 5.1 onder a van de Marktverordening nadere regels vaststellen m.b.t. het branchepatroon op de markt en in dit kader een of meerdere specifieke branches aanwijzen waarvan het aantal enkelvoudige marktplaatsen wordt gemaximeerd in het belang van behoud van een gevarieerd en divers aanbod. Voor branches zonder maximum, maar wel met aangewezen brancheplaatsen geldt dat aanbieders met dit product bij voorkeur een brancheplaats kiezen/ innemen, maar daartoe niet beperkt zijn.</text:p>
          <text:p text:style-name="al"/>
          <text:p text:style-name="al">Een algemene warenmarkt als de Ten Katemarkt kenmerkt zich door een gevarieerd aanbod food en non-food. Daarbinnen is branchering mogelijk en voor een aantal producten gewenst. Brancheplaatsen zijn bedoeld om bepaald aanbod van producten te stimuleren of er in combinatie met een maximering voor te zorgen dat producten aanwezig zijn op de markt, maar niet in zodanige overdaad dat daarmee de diversiteit van het aanbod op de markt voor een brede groep bezoekers in gevaar komt </text:p>
          <text:p text:style-name="al"/>
          <text:p text:style-name="al">Sommige branches zijn uit hoofde van (brand-) veiligheid), (geur) overlast of voorzieningen (krachtstroom en/of water) gebonden aan specifieke plaatsen op het marktterrein. Als de vaste plaatshouder van een brancheplaats niet aanwezig is dan gaat de plaats met voorrang naar een sollicitant die hetzelfde product voert en dezelfde voorzieningen/faciliteiten nodig heeft. Voor de verkoop van vis (natte en gebakken vis) zijn zes brancheplaatsen aangewezen. Gezien het gebruik van eigen verkoopinrichtingen (verkoopwagens), resulteert dit in drie punten op de markt waar vis wordt verkocht. Daarbuiten is de verkoop van vis niet toegestaan en is het aantal enkelvoudige plaatsen derhalve gemaximeerd op zes plaatsen (drie ondernemers).</text:p>
          <text:p text:style-name="al"/>
          <text:p text:style-name="al">Voor de aantrekkingskracht van de markt als geheel wordt het noodzakelijk geacht om voldoende verscheidenheid te hebben in aanbod. Om de bezoekers aan de markt dit te kunnen bieden is het voor de Ten Katemarkt wenselijk een vijftal brancheplaatsen op de markt aan te wijzen voor de verkoop van bloemen (twee ondernemers), een drietal brancheplaatsen voor de verkoop van brood (één ondernemer) en een zestal brancheplaatsen voor de verkoop van zuivel (drie ondernemers). Betreffende brancheplaatsen liggen verspreid over het marktterrein om de marktbezoekers op verschillende delen van de markt een gevarieerd aanbod te bieden. </text:p>
          <text:p text:style-name="al"/>
          <text:p text:style-name="al">Op grond van de hiervoor genoemde reden van het behoud van diversiteit op de markt wordt in het inrichtingsbesluit opgenomen dat het totaalaantal enkelvoudige marktplaatsen dat kan worden ingenomen door aanbieders in de branche Aardappelen, Groente en Fruit (AGF) gesteld op 20 marktplaatsen (23% van het totaal aantal beschikbare enkelvoudige marktplaatsen). AGF-aanbod kenmerkt zich veelal door een grote verscheidenheid aan producten binnen de branche en daardoor een uitstalling op meerdere aaneengesloten marktplaatsen. Voor de gehele markt geldt dat de plaatsen veelal worden ingenomen door een eigen verkoopinrichting (verkoopwagen) die meerdere enkelvoudige marktplaatsen beslaat, wat in dit geval betekent dat op acht punten op de markt AGF verkocht zal worden. Deze plaatsen zijn opgenomen op de marktplattegrond. Door het aantal plaatsen voor AGF te maximeren en het aantal plaatsen per aanbieder op maximaal drie aaneengesloten enkelvoudige marktplaatsen te stellen, wordt gezorgd voor het behoud van een markt met voldoende mogelijkheden voor variëteit in het aanbod AGF en diversiteit van aanbod op de (verschillende delen van de) markt als gehee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6713</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713</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6713</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DC.source">Artikel 3.1 van de Martkverordening]|[https://lokaleregelgeving.overheid.nl/CVDR396119/2#hoofdstuk_n3_paragraaf_n1_artikel_n1</meta:user-defined>
    <meta:user-defined meta:name="DC.source">Artikel 5.1 van de Marktverordening]|[https://lokaleregelgeving.overheid.nl/CVDR396119/2#hoofdstuk_n5_artikel_n1</meta:user-defined>
    <meta:user-defined meta:name="DC.source">Bijlage 3, onderdeel G.2, van de Verordening op de stadsdelen en het stadsgebied Amsterdam 2022]|[https://lokaleregelgeving.overheid.nl/CVDR673559/15#bijlage_3:</meta:user-defined>
    <meta:user-defined meta:name="DCTERMS.alternative">Inrichtingsbesluit Ten Katemarkt in Amsterdam</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Inrichtingsbesluit Ten Katemarkt in Amsterdam</meta:user-defined>
    <meta:user-defined meta:name="DCTERMS.W3CDTF/DCTERMS.available">2026-04-30</meta:user-defined>
    <meta:user-defined meta:name="OVERHEIDop.externeBijlage">Marktplattegrond Kaart Ten Kate Markt|exb-2026-15389</meta:user-defined>
    <meta:user-defined meta:name="DCTERMS.W3CDTF/OVERHEIDop.jaargang">2026</meta:user-defined>
    <meta:user-defined meta:name="OVERHEIDop.publicationIssue">206713</meta:user-defined>
    <meta:user-defined meta:name="OVERHEIDop.betreftRegeling">CVDR761289_1</meta:user-defined>
    <meta:user-defined meta:name="OVERHEIDop.GmbID/DC.identifier">gmb-2026-206713</meta:user-defined>
    <meta:user-defined meta:name="xs:date/OVERHEIDop.startdatum">2026-05-01</meta:user-defined>
    <meta:user-defined meta:name="OVERHEIDop.versieInformatie"/>
  </office:meta>
</office:document-meta>
</file>